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гагаринского-района-могут-посмотреть-видеоподкаст-экология-в-профессиях-будущего-и-настоящего-от-мосприроды"/>Жители Гагаринского района могут посмотреть видеоподкаст «Экология в профессиях будущего и настоящего» от Мосприроды<text:bookmark-end text:name="жители-гагаринского-района-могут-посмотреть-видеоподкаст-экология-в-профессиях-будущего-и-настоящего-от-мосприроды"/></text:h>
      <text:p text:style-name="First_20_paragraph">11.10.2021</text:p>
      <text:p text:style-name="Text_20_body">Жители Гагаринского района могут посмотреть видеоподкаст «Экология в профессиях будущего и настоящего» от Мосприроды. Видеоролик опубликован во «ВКонтакте» Мосприроды и создан в рамках проекта Digital Camp «Зелёный вектор-2».<text:line-break/><text:line-break/>Спикером в видеоподкасте выступила Екатерина Колесова, начальник эколого-просветительского центра «Воробьевы горы».<text:line-break/><text:line-break/>В ролике сообщается, что сфера экологии быстро развивается, появляются новые профессии. Специалисты экологического направления становятся все более востребованными. Поэтому Екатерина Колесова рассказала, какие существуют экологические профессии, какие появятся в ближайшее время и будут востребованы на рынке труда.</text:p>
      <text:p text:style-name="Text_20_body">Видеоролик доступен по <text:a xlink:type="simple" xlink:href="https://vk.com/mospriroda?w=wall-70051731_15375" office:name=""><text:span text:style-name="Definition">ссылке</text:span></text:a>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gagarin.mos.ru/presscenter/news/detail/10316528.html" office:name=""><text:span text:style-name="Definition">http://gagarin.mos.ru/presscenter/news/detail/10316528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25Z</meta:creation-date>
    <dc:date>2023-07-26T01:36:25Z</dc:date>
  </office:meta>
</office:document-meta>
</file>