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в-учебном-корпусе-варшавский-мфюа"/>День открытых дверей в учебном корпусе «Варшавский» МФЮА<text:bookmark-end text:name="день-открытых-дверей-в-учебном-корпусе-варшавский-мфюа"/></text:h>
      <text:p text:style-name="First_20_paragraph">15.10.2021</text:p>
      <text:p text:style-name="Text_20_body">Финансово-юридический факультет расскажет о направлениях и преимуществах обучения 23 октября</text:p>
      <text:p text:style-name="Text_20_body">Финансово-юридический факультет университета МФЮА, расположенный на Варшавском шоссе, 81к2 откроет свои двери для абитуриентов и их родителей!</text:p>
      <text:p text:style-name="Text_20_body">23 октября в 13:00 состоится первый в этом учебном году факультетский День открытых дверей. Учебный корпус «Варшавский» университета МФЮА приглашает поступающих получше узнать об одном из ведущих университетов Москвы, направлениях подготовки высшего образования и специальностях колледжа.</text:p>
      <text:p text:style-name="Text_20_body">Посмотреть видео о корпусе на Варшавском шоссе можно по ссылке: <text:a xlink:type="simple" xlink:href="https://www.youtube.com/watch?v=9vjHhH9ZVvw" office:name=""><text:span text:style-name="Definition">https://www.youtube.com/watch?v=9vjHhH9ZVvw</text:span></text:a></text:p>
      <text:p text:style-name="Text_20_body">На Дне открытых дверей помимо встречи с администрацией факультета и общения с приемной комиссии гостей ждет экскурсия по учебному корпусу, картинной галерее, криминалистической лаборатории. Каждый сможет увидеть учебный зал судебных заседаний, в котором проходят практические занятия для студентов и имитируется судебный процесс, а также принять участие в мастер-классе «Занимательная криминалистика» от доцента кафедры уголовно-правовых дисциплин МФЮА. Участники самостоятельно попробуют составить фоторобот и примут участие в настоящем видео-расследовании!</text:p>
      <text:p text:style-name="Text_20_body"><text:a xlink:type="simple" xlink:href="https://dod.mfua.ru/va" office:name=""><text:span text:style-name="Definition">Зарегистрируйтесь на День открытых дверей</text:span></text:a> и почувствуйте себя студентом одного из самых активных и практико-ориентированных вузов. Ждем вас!</text:p>
      <text:p text:style-name="Text_20_body"><text:line-break/></text:p>
      <text:p text:style-name="Text_20_body">Адрес страницы: <text:a xlink:type="simple" xlink:href="http://gagarin.mos.ru/presscenter/news/detail/10328022.html" office:name=""><text:span text:style-name="Definition">http://gagarin.mos.ru/presscenter/news/detail/10328022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0:53:27Z</meta:creation-date>
    <dc:date>2023-07-04T10:53:27Z</dc:date>
  </office:meta>
</office:document-meta>
</file>