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го-западном-округе-москвы-открылось-новое-отделение-реабилитации"/>В Юго-Западном округе Москвы открылось новое отделение реабилитации<text:bookmark-end text:name="в-юго-западном-округе-москвы-открылось-новое-отделение-реабилитации"/></text:h>
      <text:p text:style-name="First_20_paragraph">20.12.2021</text:p>
      <text:p text:style-name="Text_20_body">Теперь жители столицы с инвалидностью могут пройти курс комплексной реабилитации в филиале «Котловка» Территориального центра социального обслуживания (ТЦСО) «Зюзино». Об этом сообщило Управление социальной защиты населения ЮЗАО.</text:p>
      <text:p text:style-name="Text_20_body">Новое отделение в филиале «Котловка» открылось в ноябре 2021 года. Чтобы получить услуги реабилитации, необходимо иметь индивидуальную программу реабилитации или абилитации, рекомендации лечащего врача и сертификат о вакцинации. Содержание курса реабилитации индивидуально.</text:p>
      <text:p text:style-name="Text_20_body">Профессиональные инструкторы ТЦСО проводят занятия адаптивной физкультурой (АФК), на которых используют гимнастические снаряды и тренажеры. Такие занятия повышают двигательную активность, улучшают состояние опорно-двигательного аппарата и помогают развивать мелкую моторику.</text:p>
      <text:p text:style-name="Text_20_body">В центре посетители могут получить кислородные коктейли. Они помогают тонизировать организм, улучшить состояние кожи, нормализовать микрофлору желудочно-кишечного тракта и активизировать клеточный метаболизм.</text:p>
      <text:p text:style-name="Text_20_body">В филиале также проводится нормобарическая гипокситерапия (этот метод еще называют «горный воздух»). Во время процедуры газовая смесь с пониженным кислородом (как в горах) чередуется с обычным воздухом, что способствует улучшению тока крови в тканях и органах, укреплению дыхательной системы, нормализации обменных процессов, снижению артериального давления и утомляемости, нормализации работы иммунитета. Это только основные эффекты от процедуры.</text:p>
      <text:p text:style-name="Text_20_body">Для москвичей, проходящих реабилитацию, в филиале «Котловка» ТЦСО «Зюзино» доступны разные виды массажеров. Прибор для стоп позволяет улучшить кровоснабжение и снять усталость, благотворно воздействуя на функционирование всех систем организма. Кроме него, есть массажер для кистей рук, воздействие которого направлено на множество важных точек, находящихся на ладонях.</text:p>
      <text:p text:style-name="Text_20_body">Отделение реабилитации оснащено массажными креслами, которые имеют семь общих программ массажа (расслабляющая, интенсивная, восстанавливающая, йога, воздушный, программы «шея и спина», «спина и талия»), а также для рук и два вида массажа стоп (воздушно-компрессионный и Gua-Sha).</text:p>
      <text:p text:style-name="Text_20_body">В отделении реабилитации проводится также и ручной оздоровительный массаж с использованием индивидуально подобранных техник и интенсивности, а еще – обучение приемам самомассажа. Для профилактики и лечения сосудистых заболеваний, улучшения кровообращения и трофики тканей, повышения мышечного тонуса используется аппаратный лимфодренажный массаж.</text:p>
      <text:p text:style-name="Text_20_body">Помимо этого, в учреждении предоставляют и другие услуги, например, процедуры магнитотерапии. С ее помощью можно воздействовать на проблемные части тела бегущим импульсным магнитным полем — для этого используется прибор «Алмаг».</text:p>
      <text:p text:style-name="Text_20_body">Грэвитрин-тренажер нужен для лечения остеохондроза, межпозвоночной грыжи (размером до 5 мм), радикулита и начальных стадий сколиоза. Принцип действия заключается в обеспечении дозированного растяжения на позвоночник.</text:p>
      <text:p text:style-name="Text_20_body">Ормед-релакс — удобная кушетка, внутри которой вмонтированы ролики. Они выполняют продольный массаж спины, механически воздействуют на каждый позвонок, межпозвонковый диск и сустав, осуществляя при этом локальное внутреннее микровытяжение. Усилить эффект процедуры поможет свинг-машина — позвоночный тренажер, который снимет напряжение между позвоночными соединениями, с поперечных мышц, связок, а также расслабит нервные и мышечные зажимы.</text:p>
      <text:p text:style-name="Text_20_body">В сенсорной комнате человек попадает в организованную среду для релаксотерапии. Приятная музыка, ароматерапия, меняющая цвета подсветка, воздушно-пузырьковые трубы и другие элементы интерьера создают положительный эмоциональный фон. Также помогают преодолеть нарушения в эмоционально-волевой сфере: уменьшают тревожное состояние, снижают агрессию, учат саморегуляции, снимают мышечное и психоэмоциональное напряжение.</text:p>
      <text:p text:style-name="Text_20_body">Адрес филиала «Котловка» ТЦСО «Зюзино»: г. Москва, ул. Нагорная, д. 11А, 3 этаж.</text:p>
      <text:p text:style-name="Text_20_body">Для получения более подробной информации звоните по телефону: +7 (499) 789-49-17.</text:p>
      <text:p text:style-name="Text_20_body"><text:line-break/></text:p>
      <text:p text:style-name="Text_20_body">Адрес страницы: <text:a xlink:type="simple" xlink:href="http://gagarin.mos.ru/presscenter/news/detail/10487673.html" office:name=""><text:span text:style-name="Definition">http://gagarin.mos.ru/presscenter/news/detail/10487673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1:36:23Z</meta:creation-date>
    <dc:date>2023-07-26T01:36:23Z</dc:date>
  </office:meta>
</office:document-meta>
</file>