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и-лицея-вторая-школа-успешно-выступили-на-математическом-турнире-европы"/>Ученики лицея “Вторая школа” успешно выступили на Математическом турнире Европы<text:bookmark-end text:name="ученики-лицея-вторая-школа-успешно-выступили-на-математическом-турнире-европы"/></text:h>
      <text:p text:style-name="First_20_paragraph">24.03.2022</text:p>
      <text:p text:style-name="Text_20_body">Ученики лицея “Вторая школа” успешно выступили на Математическом турнире Европы. Об этом сообщается в <text:a xlink:type="simple" xlink:href="https://vk.com/wall-4846_3230" office:name=""><text:span text:style-name="Definition">соцсетях</text:span></text:a> учреждения.</text:p>
      <text:p text:style-name="Text_20_body">Мероприятие состоялось в период с 14 по 19 марта в Ярославле. Участвовали обучающиеся из 6 - 8 классов. Основу турнира составляли математические бои. Помимо этого, состоялась командная олимпиада, интеллектуальные игры и культурная программа.</text:p>
      <text:p text:style-name="Text_20_body">Лицей на турнире представляли по две команды от 6 «А» и 6 «В» классов и одна команда 8 «Б» класса. Две команды шестиклассников заняли I и II места, а обучающиеся 8 класса получили II место в Первой лиге.</text:p>
      <text:p text:style-name="Text_20_body">«Большое спасибо лицеистам, их наставникам, сопровождающим и всем, кто поддерживал ребят и помогал им готовиться к турниру!», - написали педагоги.</text:p>
      <text:p text:style-name="Text_20_body">Фото: лицей "Вторая школа"</text:p>
      <text:p text:style-name="Text_20_body"><text:line-break/></text:p>
      <text:p text:style-name="Text_20_body">Адрес страницы: <text:a xlink:type="simple" xlink:href="http://gagarin.mos.ru/presscenter/news/detail/10704312.html" office:name=""><text:span text:style-name="Definition">http://gagarin.mos.ru/presscenter/news/detail/10704312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6:34Z</meta:creation-date>
    <dc:date>2023-07-26T01:36:34Z</dc:date>
  </office:meta>
</office:document-meta>
</file>