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еник-школы-192-победил-во-всероссийской-олимпиаде-по-химии"/>Ученик школы №192 победил во Всероссийской олимпиаде по химии<text:bookmark-end text:name="ученик-школы-192-победил-во-всероссийской-олимпиаде-по-химии"/></text:h>
      <text:p text:style-name="First_20_paragraph">31.03.2022</text:p>
      <text:p text:style-name="Text_20_body">Ученик 10 «Б» школы №192 Никита Бакулев победил во Всероссийской олимпиаде по химии. Об этом сообщается на <text:a xlink:type="simple" xlink:href="https://sch192uz.mskobr.ru/edu-news/1561" office:name=""><text:span text:style-name="Definition">сайте</text:span></text:a> учреждения.</text:p>
      <text:p text:style-name="Text_20_body">Финал соревнования проходил в Российском университете дружбы народов в Москве. Всего участвовало свыше 300 учащихся школ из 61 региона страны.</text:p>
      <text:p text:style-name="Text_20_body">В олимпиаде было три тура. На первом и втором школьники соревновались в теоретических знаниях. А в третьем они делали исследовательскую работу в лабораторных условиях.</text:p>
      <text:p text:style-name="Text_20_body">Фото: школа №192</text:p>
      <text:p text:style-name="Text_20_body"><text:line-break/></text:p>
      <text:p text:style-name="Text_20_body">Адрес страницы: <text:a xlink:type="simple" xlink:href="http://gagarin.mos.ru/presscenter/news/detail/10722251.html" office:name=""><text:span text:style-name="Definition">http://gagarin.mos.ru/presscenter/news/detail/10722251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1:36:33Z</meta:creation-date>
    <dc:date>2023-07-26T01:36:33Z</dc:date>
  </office:meta>
</office:document-meta>
</file>