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естиклассники-лицея-вторая-школа-посадили-сирень-на-пришкольном-газоне"/>Шестиклассники лицея «Вторая школа» посадили сирень на пришкольном газоне<text:bookmark-end text:name="шестиклассники-лицея-вторая-школа-посадили-сирень-на-пришкольном-газоне"/></text:h>
      <text:p text:style-name="First_20_paragraph">16.05.2022</text:p>
      <text:p text:style-name="Text_20_body">Шестиклассники лицея «Вторая школа» посадили три куста сирени на пришкольном газоне в рамках акции «Сад памяти» в честь Дня Победы. Помогали им старшеклассники, которые включили это мероприятие в День самоуправления лицея. Об этом сообщается в <text:a xlink:type="simple" xlink:href="https://vk.com/ly2sch?w=wall-4846_3310" office:name=""><text:span text:style-name="Definition">соцсетях</text:span></text:a> учреждения.</text:p>
      <text:p text:style-name="Text_20_body">В эти же дни во всех классах учебного учреждения состоялись уроки истории, посвященные Великой Отечественной войне, а также кинопросмотр фильма «Женя, Женечка и Катюша».</text:p>
      <text:p text:style-name="Text_20_body">Этот фильм для просмотра педагоги выбрали неспроста – в написании сценария фильма участвовал Булат Окуджава, чье творчество очень любил основатель «Второй школы» Владимир Федорович Овчинников.</text:p>
      <text:p text:style-name="Text_20_body">Фото: лицей "Вторая школа"</text:p>
      <text:p text:style-name="Text_20_body"><text:line-break/></text:p>
      <text:p text:style-name="Text_20_body">Адрес страницы: <text:a xlink:type="simple" xlink:href="http://gagarin.mos.ru/presscenter/news/detail/10802657.html" office:name=""><text:span text:style-name="Definition">http://gagarin.mos.ru/presscenter/news/detail/10802657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04:31:04Z</meta:creation-date>
    <dc:date>2023-05-24T04:31:04Z</dc:date>
  </office:meta>
</office:document-meta>
</file>