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ченик-школы-192-завоевал-2-место-на-международной-олимпиаде-по-химии"/>Ученик школы №192 завоевал 2 место на Международной олимпиаде по химии<text:bookmark-end text:name="ученик-школы-192-завоевал-2-место-на-международной-олимпиаде-по-химии"/></text:h>
      <text:p text:style-name="First_20_paragraph">18.05.2022</text:p>
      <text:p text:style-name="Text_20_body">Ученик школы №192 Никита Бакулев завоевал 2 место на Международной олимпиаде по химии. Об этом сообщается на сайте <text:a xlink:type="simple" xlink:href="https://www.mos.ru/news/item/106792073/" office:name=""><text:span text:style-name="Definition">mos.ru.</text:span></text:a></text:p>
      <text:p text:style-name="Text_20_body">В олимпиаде участвовали команды из 16 стран мира. Россию представляли шестеро московских школьников, а также представители Мордовии, Татарстана, Московской и Новосибирской областей. Соревнование проходило в очном формате с 9 по 15 мая в Ташкенте.</text:p>
      <text:p text:style-name="Text_20_body">Участникам предстояло пройти два теоретических тура и один экспериментальный. На первом этапе ученики за пять часов решили восемь заданий. На втором этапе ребята решали задачи более сложного уровня.</text:p>
      <text:p text:style-name="Text_20_body">Фото: mos.ru</text:p>
      <text:p text:style-name="Text_20_body"><text:line-break/></text:p>
      <text:p text:style-name="Text_20_body">Адрес страницы: <text:a xlink:type="simple" xlink:href="http://gagarin.mos.ru/presscenter/news/detail/10812682.html" office:name=""><text:span text:style-name="Definition">http://gagarin.mos.ru/presscenter/news/detail/10812682.html</text:span></text:a></text:p>
      <text:p text:style-name="Text_20_body"><text:a xlink:type="simple" xlink:href="http://gagarin.mos.ru" office:name=""><text:span text:style-name="Definition">Управа Гагари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1:36:31Z</meta:creation-date>
    <dc:date>2023-07-26T01:36:31Z</dc:date>
  </office:meta>
</office:document-meta>
</file>