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лголеты-цсо-гагаринский-побывали-на-экскурсии-в-музее-андрея-рублева"/>«Долголеты» ЦСО «Гагаринский» побывали на экскурсии в музее Андрея Рублева<text:bookmark-end text:name="долголеты-цсо-гагаринский-побывали-на-экскурсии-в-музее-андрея-рублева"/></text:h>
      <text:p text:style-name="First_20_paragraph">09.08.2022</text:p>
      <text:p text:style-name="Text_20_body">«Долголеты» ЦСО «Гагаринский» побывали на экскурсии в музее Андрея Рублева. Пост об этом <text:a xlink:type="simple" xlink:href="https://vk.com/the_best_tcso?w=wall-210978209_225" office:name=""><text:span text:style-name="Definition">опубликован</text:span></text:a> в группе учреждения во «ВКонтакте».</text:p>
      <text:p text:style-name="Text_20_body">Музей находится в стенах Спасо-Андроникова монастыря. Там Рублев расписал Спасский собор - ныне древнейший храм Москвы. Музей имеет богатую коллекцию иконописи XII–XX веков. Отмечается, что это единственное выставочное пространство в России, где представлено русское церковное искусство Средневековья и Нового времени.</text:p>
      <text:p text:style-name="Text_20_body">Экскурсия состоялась в рамках проекта «Добрый автобус». Фотоотчет о поездке можно посмотреть по <text:a xlink:type="simple" xlink:href="https://vk.com/the_best_tcso?w=wall-210978209_225" office:name=""><text:span text:style-name="Definition">ссылке</text:span></text:a>.</text:p>
      <text:p text:style-name="Text_20_body">Фото: ЦСО «Гагаринский»</text:p>
      <text:p text:style-name="Text_20_body"><text:line-break/></text:p>
      <text:p text:style-name="Text_20_body">Адрес страницы: <text:a xlink:type="simple" xlink:href="http://gagarin.mos.ru/presscenter/news/detail/10984787.html" office:name=""><text:span text:style-name="Definition">http://gagarin.mos.ru/presscenter/news/detail/1098478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0:38:32Z</meta:creation-date>
    <dc:date>2023-07-19T10:38:32Z</dc:date>
  </office:meta>
</office:document-meta>
</file>