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ленинском-проспекте-начали-высаживать-вязы-яблони-дубы-и-клены"/>На Ленинском проспекте начали высаживать вязы, яблони, дубы и клены<text:bookmark-end text:name="на-ленинском-проспекте-начали-высаживать-вязы-яблони-дубы-и-клены"/></text:h>
      <text:p text:style-name="First_20_paragraph">24.11.2022</text:p>
      <text:p text:style-name="Text_20_body">На Ленинском проспекте, а также Беломорской улице начали высаживать вязы, яблони, дубы и клены. Об этом сообщается на сайте <text:a xlink:type="simple" xlink:href="https://www.mos.ru/news/item/116454073/" office:name=""><text:span text:style-name="Definition">mos.ru.</text:span></text:a></text:p>
      <text:p text:style-name="Text_20_body">Всего этой осенью планируют высадить более пяти тысяч крупномерных деревьев в рамках озеленения видовых пространств и ключевых магистралей. По словам заместителя мэра Москвы Петра Бирюкова, деревья также высадят на Каширском, Волоколамском, Щелковском и Аминьевском шоссе, улицах 800-летия Москвы, Наметкина, Обручева, Лобачевского, Олонецкой улице и Березовой аллее.</text:p>
      <text:p text:style-name="Text_20_body">«Зеленые насаждения имеют огромное значение для формирования комфортной городской среды, они очищают воздух, защищают от уличного шума и дорожной пыли», - добавил Пётр Бирюков.</text:p>
      <text:p text:style-name="Text_20_body">Как правило, выбирая деревья для высадки, предпочтение отдается тем, которые лучше всего адаптируются к климату большого города, дают густую листву, а также выдерживают холода.</text:p>
      <text:p text:style-name="Text_20_body">На участке Ленинского проспекта от проезда Апакова до Университетского проспекта появится более 380 крупномеров. Общественное пространство украсят более 300 вязов, свыше 30 декоративных яблонь разных сортов, 20 остролистных и красных кленов и порядка 10 красных дубов. Деревья высаживают в подготовленные заранее посадочные ямы.</text:p>
      <text:p text:style-name="Text_20_body">Фото: mos.ru</text:p>
      <text:p text:style-name="Text_20_body"><text:line-break/></text:p>
      <text:p text:style-name="Text_20_body">Адрес страницы: <text:a xlink:type="simple" xlink:href="http://gagarin.mos.ru/presscenter/news/detail/11249267.html" office:name=""><text:span text:style-name="Definition">http://gagarin.mos.ru/presscenter/news/detail/11249267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56Z</meta:creation-date>
    <dc:date>2023-07-26T01:36:56Z</dc:date>
  </office:meta>
</office:document-meta>
</file>