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рке-40-летия-влксм-специалисты-проведут-благоустройство"/>В парке 40-летия ВЛКСМ специалисты проведут благоустройство<text:bookmark-end text:name="в-парке-40-летия-влксм-специалисты-проведут-благоустройство"/></text:h>
      <text:p text:style-name="First_20_paragraph">17.04.2023</text:p>
      <text:p text:style-name="Text_20_body"><text:line-break/></text:p>
      <text:p text:style-name="Text_20_body">В парке 40-летия ВЛКСМ в Гагаринском районе специалисты комплекса городского хозяйства проведут благоустройство. Об этом сообщается на <text:a xlink:type="simple" xlink:href="https://www.mos.ru/news/item/122468073/" office:name=""><text:span text:style-name="Definition">сайте</text:span></text:a> мэра и правительства Москвы.</text:p>
      <text:p text:style-name="Text_20_body">По словам заммэра Москвы по вопросам ЖКХ и благоустройства Петра Бирюкова, этот парк является частью объекта культурного наследия регионального значения «Парк Дворца творчества детей и юношества и парк 40-летия ВЛКСМ».</text:p>
      <text:p text:style-name="Text_20_body">«Сейчас парк не отвечает современным критериям комфорта, поэтому пришло время его обновить, обустроить современную инфраструктуру для отдыха и занятий спортом», - рассказал Бирюков.</text:p>
      <text:p text:style-name="Text_20_body">Также он добавил, что во время благоустройства будет сохранен исторический облик парковой зоны. Запланирована замена покрытия дорожек, части «народных троп», ремонт заезда и парковки около Большого Московского цирка, лестницы и подпорных стен на территории парка.</text:p>
      <text:p text:style-name="Text_20_body">«Совместно с Мосгорнаследием проведем реставрацию сохранившихся скульптурных композиций, в частности, планируется воссоздать скульптуру «Олень». Восстановим все три фонтана», - сказал заммэра.</text:p>
      <text:p text:style-name="Text_20_body">Запланирована и установка новой детской площадки. А для любителей экстрима оборудуют скейт-парк. Также здесь появится около 280 энергоэффективных фонарей и уличных торшеров, 15 светильников ландшафтной подсветки. Помимо этого, в парке высадят более 3,8 тыс. кв. м цветников.</text:p>
      <text:p text:style-name="Text_20_body">Фото: mos.ru</text:p>
      <text:p text:style-name="Text_20_body"><text:line-break/></text:p>
      <text:p text:style-name="Text_20_body">Адрес страницы: <text:a xlink:type="simple" xlink:href="http://gagarin.mos.ru/presscenter/news/detail/11534509.html" office:name=""><text:span text:style-name="Definition">http://gagarin.mos.ru/presscenter/news/detail/11534509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3:05:52Z</meta:creation-date>
    <dc:date>2023-05-25T13:05:52Z</dc:date>
  </office:meta>
</office:document-meta>
</file>