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-института-биологии-гена-ран-награжден-знаком-отличия-за-заслуги-перед-москвой"/>Сотрудник Института биологии гена РАН награжден знаком отличия «За заслуги перед Москвой»<text:bookmark-end text:name="сотрудник-института-биологии-гена-ран-награжден-знаком-отличия-за-заслуги-перед-москвой"/></text:h>
      <text:p text:style-name="First_20_paragraph">25.04.2023</text:p>
      <text:p text:style-name="Text_20_body"><text:line-break/></text:p>
      <text:p text:style-name="Text_20_body">Мэр столицы Сергей Собянин вручил государственные награды и награды города Москвы от имени и по поручению Президента России. Их получили заслуженные работники культуры, науки, образования и других сфер. Об этом <text:a xlink:type="simple" xlink:href="https://www.mos.ru/mayor/themes/1299/9342050/" office:name=""><text:span text:style-name="Definition">сообщает</text:span></text:a> портал mos.ru.</text:p>
      <text:p text:style-name="Text_20_body">Так, главный научный сотрудник Института биологии гена РАН Георгий Георгиев был награжден знаком отличия «За заслуги перед Москвой».</text:p>
      <text:p text:style-name="Text_20_body">Также награду получила еще один представитель ЮЗАО - учитель химии школы №1948 «Лингвис-М» Ольга Морозова. Ей вручили Почетную грамоту правительства Москвы за большой вклад в развитие столичного образования и добросовестный труд на протяжении многих лет.</text:p>
      <text:p text:style-name="Text_20_body">Собянин назвал москвичей мужественными и талантливыми людьми, которые всегда преодолевают трудности. Он поздравил почетных гостей, пожелав счастья и успехов.</text:p>
      <text:p text:style-name="Text_20_body">Фото: mos.ru</text:p>
      <text:p text:style-name="Text_20_body"><text:line-break/></text:p>
      <text:p text:style-name="Text_20_body">Адрес страницы: <text:a xlink:type="simple" xlink:href="http://gagarin.mos.ru/presscenter/news/detail/11553729.html" office:name=""><text:span text:style-name="Definition">http://gagarin.mos.ru/presscenter/news/detail/11553729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19:18:55Z</meta:creation-date>
    <dc:date>2023-05-19T19:18:55Z</dc:date>
  </office:meta>
</office:document-meta>
</file>