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рриторию-дворца-пионеров-начали-благоустраивать"/>Территорию Дворца пионеров начали благоустраивать<text:bookmark-end text:name="территорию-дворца-пионеров-начали-благоустраивать"/></text:h>
      <text:p text:style-name="First_20_paragraph">29.05.2023</text:p>
      <text:p text:style-name="Text_20_body"><text:line-break/></text:p>
      <text:p text:style-name="Text_20_body">Территорию Дворца пионеров начали благоустраивать. Об этом сообщил в <text:a xlink:type="simple" xlink:href="https://t.me/mos_sobyanin/5245" office:name=""><text:span text:style-name="Definition">Telegram-канале</text:span></text:a> мэр столицы Сергей Собянин.</text:p>
      <text:p text:style-name="Text_20_body">Отмечается, что при разработке проекта были учтены особенности архитектурного ансамбля, специалисты внимательно подошли к восстановлению памятника советского модернизма. Исторические элементы комплекса обещали сохранить. В настоящий момент рабочие приводят в порядок главный вход, «Площадь парадов» и центральную аллею.</text:p>
      <text:p text:style-name="Text_20_body">Видоизменятся также дорожки, сохранятся планировочные линии, появится новое освещение, будет обновлена навигация. На центральной аллее рабочие заменят асфальт, восстановят цветник и высадят многолетники. Также специалисты оборудуют пандусы для маломобильных граждан, а на трибуне с лестницами соорудят модульные кубы, которые можно будет трансформировать: для отдыха, лекций или выставок.</text:p>
      <text:p text:style-name="Text_20_body">Помимо этого, реставрационные работы продолжаются и внутри Дворца. В пяти его корпусах выполнено уже более 50% намеченных работ.</text:p>
      <text:p text:style-name="Text_20_body">«Сейчас строители ремонтируют кровлю зданий, внутри специалисты восстанавливают элементы интерьеров. В зале активных игр корпуса 1 реставрируют геометрическое панно, в фойе пионерского театра - настенную композицию. Восстанавливаем уникальный «Зал 100 фонарей» в корпусе 2», - добавил Сергей Собянин.</text:p>
      <text:p text:style-name="Text_20_body">Фото: Telegram-канал Сергея Собянина</text:p>
      <text:p text:style-name="Text_20_body"><text:line-break/></text:p>
      <text:p text:style-name="Text_20_body">Адрес страницы: <text:a xlink:type="simple" xlink:href="http://gagarin.mos.ru/presscenter/news/detail/11614903.html" office:name=""><text:span text:style-name="Definition">http://gagarin.mos.ru/presscenter/news/detail/11614903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2T12:01:39Z</meta:creation-date>
    <dc:date>2023-06-22T12:01:39Z</dc:date>
  </office:meta>
</office:document-meta>
</file>