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штабное-благоустройство-проходит-в-гагаринском-районе"/>Масштабное благоустройство проходит в Гагаринском районе<text:bookmark-end text:name="масштабное-благоустройство-проходит-в-гагаринском-районе"/></text:h>
      <text:p text:style-name="First_20_paragraph">27.07.2023</text:p>
      <text:p text:style-name="Text_20_body"><text:line-break/></text:p>
      <text:p text:style-name="Text_20_body">Масштабное благоустройство проходит в Гагаринском районе. Об этом рассказал глава Управы Гагаринского района Станислав Ширяев на своей <text:a xlink:type="simple" xlink:href="https://vk.com/shiryaevsv?w=wall711728470_570" office:name=""><text:span text:style-name="Definition">странице</text:span></text:a> во «ВКонтакте».</text:p>
      <text:p text:style-name="Text_20_body">По его словам, район не видел такого крупного благоустройства уже более пяти лет. В течение недели Станислав Ширяев провел уже две встречи с жителями 15 квартала, где полным ходом проводятся работы.</text:p>
      <text:p text:style-name="Text_20_body">«Встретился с заказчиком и подрядчиком работ по благоустройству данного квартала. Обсудили ход и организацию работы, а также предложения жителей, высказанные в ходе встреч», - добавил глава Управы.</text:p>
      <text:p text:style-name="Text_20_body">Для информирования жителей о проходящем благоустройстве в центре квартала организован специальный штаб. Он находится по адресу: Ленинский проспект, д. 79, к. 3.</text:p>
      <text:p text:style-name="Text_20_body">Фото: Станислав Ширяев</text:p>
      <text:p text:style-name="Text_20_body"><text:line-break/></text:p>
      <text:p text:style-name="Text_20_body">Адрес страницы: <text:a xlink:type="simple" xlink:href="http://gagarin.mos.ru/presscenter/news/detail/11740546.html" office:name=""><text:span text:style-name="Definition">http://gagarin.mos.ru/presscenter/news/detail/11740546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7T16:50:51Z</meta:creation-date>
    <dc:date>2023-07-27T16:50:51Z</dc:date>
  </office:meta>
</office:document-meta>
</file>