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еатре-им.-н.-и.-сац-состоится-концерт-спектакль-balletgala-15-ноября"/>В театре им. Н. И. Сац состоится концерт-спектакль Balletgala 15 ноября<text:bookmark-end text:name="в-театре-им.-н.-и.-сац-состоится-концерт-спектакль-balletgala-15-ноября"/></text:h>
      <text:p text:style-name="First_20_paragraph">10.11.2023</text:p>
      <text:p text:style-name="Text_20_body">10.11.2023</text:p>
      <text:p text:style-name="Text_20_body"><text:line-break/></text:p>
      <text:p text:style-name="Text_20_body"><text:line-break/></text:p>
      <text:p text:style-name="Text_20_body">В театре им. Н. И. Сац состоится концерт-спектакль Balletgala 15 ноября. Пост об этом <text:a xlink:type="simple" xlink:href="https://vk.com/club29808807?w=wall-29808807_4091" office:name=""><text:span text:style-name="Definition">опубликован</text:span></text:a> в группе учреждения во «ВКонтакте».</text:p>
      <text:p text:style-name="Text_20_body">Зрители увидят фрагменты из балетов «Жар-птица» и «Петрушка» Игоря Стравинского, «Спящая красавица» и «Лебединое озеро» Петра Ильича Чайковского, «Шахерезада» Николая Римского-Корсакова и «Синяя птица» Ильи Саца и Ефрема Подгайца, «Путешествия Гулливера» Алексея Ларина и «Маскарад» на музыку Арама Хачатуряна.</text:p>
      <text:p text:style-name="Text_20_body">Артисты балетной труппы исполнят хиты хореографического репертуара театра. Режиссером-постановщиком выступил Кирилл Симонов. Мероприятие начнется в 19:00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gagarin.mos.ru/presscenter/news/detail/11974723.html" office:name=""><text:span text:style-name="Definition">http://gagarin.mos.ru/presscenter/news/detail/11974723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0T22:06:57Z</meta:creation-date>
    <dc:date>2023-11-10T22:06:57Z</dc:date>
  </office:meta>
</office:document-meta>
</file>