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школы-при-андреевском-монастыре-посетили-музыкальный-театр"/>Ученики школы при Андреевском монастыре посетили Музыкальный театр<text:bookmark-end text:name="ученики-школы-при-андреевском-монастыре-посетили-музыкальный-театр"/></text:h>
      <text:p text:style-name="First_20_paragraph">14.11.2023</text:p>
      <text:p text:style-name="Text_20_body">14.11.2023</text:p>
      <text:p text:style-name="Text_20_body"><text:line-break/></text:p>
      <text:p text:style-name="Text_20_body"><text:line-break/></text:p>
      <text:p text:style-name="Text_20_body">Ученики 8 класса школы при Андреевском монастыре посетили Музыкальный театр. Об этом сообщается в <text:a xlink:type="simple" xlink:href="https://vk.com/andreevskayaschool?trackcode=55292583sqw85b-SMQHQJA3qqTsK-VlwNN6aUtv7X9hOid2AgXs&amp;w=wall-19875994_3074" office:name=""><text:span text:style-name="Definition">соцсетях</text:span></text:a> учреждения.</text:p>
      <text:p text:style-name="Text_20_body">Сопровождал ребят классный руководитель Кирилл Вадимович Корнеев и другие педагоги. Школьники посмотрели оперетту-водевиль по одноименной пьесе Дениса Фонвизина «Недоросль». Постановка очень понравилась школьному коллективу. Ребята поделились, что таким образом они отметили окончание первой четверти.</text:p>
      <text:p text:style-name="Text_20_body">«Мы выбрали спектакль по школьной программе. Он был показан в сопровождении живого симфонического оркестра. Спектакль нам всем понравился!», - поделилась ученица Мария.</text:p>
      <text:p text:style-name="Text_20_body">Фото: школа при Андреевском монастыре</text:p>
      <text:p text:style-name="Text_20_body"><text:line-break/></text:p>
      <text:p text:style-name="Text_20_body">Адрес страницы: <text:a xlink:type="simple" xlink:href="http://gagarin.mos.ru/presscenter/news/detail/11981001.html" office:name=""><text:span text:style-name="Definition">http://gagarin.mos.ru/presscenter/news/detail/11981001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5T14:49:57Z</meta:creation-date>
    <dc:date>2023-12-05T14:49:57Z</dc:date>
  </office:meta>
</office:document-meta>
</file>