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лицее-вторая-школа-22-ноября-пройдет-онлайн-лекторий-для-учителей-математики"/>В лицее «Вторая школа» 22 ноября пройдет онлайн-лекторий для учителей математики<text:bookmark-end text:name="в-лицее-вторая-школа-22-ноября-пройдет-онлайн-лекторий-для-учителей-математики"/></text:h>
      <text:p text:style-name="First_20_paragraph">21.11.2023</text:p>
      <text:p text:style-name="Text_20_body">21.11.2023</text:p>
      <text:p text:style-name="Text_20_body"><text:line-break/></text:p>
      <text:p text:style-name="Text_20_body"><text:line-break/></text:p>
      <text:p text:style-name="Text_20_body">В лицее «Вторая школа» 22 ноября пройдет онлайн-лекторий для учителей математики. Об этом сообщается в <text:a xlink:type="simple" xlink:href="https://vk.com/ly2sch?trackcode=b257b1a7JNDrNb1KC1ArZCNwyMRteA-lZGlprI8vSg0dWFUz&amp;w=wall-4846_3913" office:name=""><text:span text:style-name="Definition">соцсетях</text:span></text:a> учреждения.</text:p>
      <text:p text:style-name="Text_20_body">Лекция на тему «О работе Малого мехмата МГУ» начнется в 17:00. Спикером выступит Анна Владимировна Мелешкина, доцент механико-математического факультета МГУ. Будет обсуждаться наполнение программы математического кружка в 5-9 классах на основе опыта работы Малого мехмата МГУ и проекта «Московские математические кружки».</text:p>
      <text:p text:style-name="Text_20_body">Для участия необходима предварительная регистрация по <text:a xlink:type="simple" xlink:href="https://forms.gle/z3bRsez3s4VZqu2M7" office:name=""><text:span text:style-name="Definition">ссылке</text:span></text:a> в срок до 21 ноября в 21:00.</text:p>
      <text:p text:style-name="Text_20_body">Фото: freepik.com</text:p>
      <text:p text:style-name="Text_20_body"><text:line-break/></text:p>
      <text:p text:style-name="Text_20_body">Адрес страницы: <text:a xlink:type="simple" xlink:href="http://gagarin.mos.ru/presscenter/news/detail/11994284.html" office:name=""><text:span text:style-name="Definition">http://gagarin.mos.ru/presscenter/news/detail/11994284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1T15:28:23Z</meta:creation-date>
    <dc:date>2023-11-21T15:28:23Z</dc:date>
  </office:meta>
</office:document-meta>
</file>