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начались-обильные-осадки-в-виде-снега-и-коммунальные-службы-гагаринского-района-уже-приступили-к-уборке-района."/>В столице начались обильные осадки в виде снега, и коммунальные службы Гагаринского района уже приступили к уборке района.<text:bookmark-end text:name="в-столице-начались-обильные-осадки-в-виде-снега-и-коммунальные-службы-гагаринского-района-уже-приступили-к-уборке-района."/></text:h>
      <text:p text:style-name="First_20_paragraph">24.11.2023</text:p>
      <text:p text:style-name="Text_20_body">В столице начались обильные осадки в виде снега, и коммунальные службы Гагаринского района уже приступили к уборке района.<text:line-break/><text:line-break/>ГБУ Жилищник Гагаринского района в круглосуточном режиме устраняет последствия снегопада. В первую очередь убираются остановки общественного транспорта и подходы к социальным объектам и жилым домам.<text:line-break/><text:line-break/>Будьте внимательны и осторожны, возможно образование гололёда!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gagarin.mos.ru/presscenter/news/detail/12002436.html" office:name=""><text:span text:style-name="Definition">http://gagarin.mos.ru/presscenter/news/detail/12002436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4T09:42:53Z</meta:creation-date>
    <dc:date>2023-11-24T09:42:53Z</dc:date>
  </office:meta>
</office:document-meta>
</file>