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183-пройдет-концерт-шедевры-скрипичной-музыки-16-января"/>В библиотеке №183 пройдет концерт «Шедевры скрипичной музыки» 16 января<text:bookmark-end text:name="в-библиотеке-183-пройдет-концерт-шедевры-скрипичной-музыки-16-января"/></text:h>
      <text:p text:style-name="First_20_paragraph">16.01.2024</text:p>
      <text:p text:style-name="Text_20_body">16 ЯНВАРЯ 2024</text:p>
      <text:p text:style-name="Text_20_body"><text:line-break/></text:p>
      <text:p text:style-name="Text_20_body">Фото: pixabay.com</text:p>
      <text:p text:style-name="Text_20_body">В библиотеке №183 пройдет концерт «Шедевры скрипичной музыки» 16 января. Об этом <text:a xlink:type="simple" xlink:href="https://vk.com/club46059453?w=wall-46059453_9082" office:name=""><text:span text:style-name="Definition">информирует</text:span></text:a> соцсеть читальни.</text:p>
      <text:p text:style-name="Text_20_body">Это первый концерт из цикла «Камерная музыка с Ириной Куксовой». На сцене выступят заслуженные артистки России Ариадна Анчевская и Ирина Кускова.</text:p>
      <text:p text:style-name="Text_20_body">Зрители услышат композиции В. А. Моцарта, И. Брамса и других выдающихся авторов. Концерт начнется в 19:00. Всех желающих ждут по адресу: ул. Строителей, д. 8, корп. 2.</text:p>
      <text:p text:style-name="Text_20_body"><text:line-break/></text:p>
      <text:p text:style-name="Text_20_body">Адрес страницы: <text:a xlink:type="simple" xlink:href="http://gagarin.mos.ru/presscenter/news/detail/12107728.html" office:name=""><text:span text:style-name="Definition">http://gagarin.mos.ru/presscenter/news/detail/12107728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6T15:52:54Z</meta:creation-date>
    <dc:date>2024-01-16T15:52:54Z</dc:date>
  </office:meta>
</office:document-meta>
</file>