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2086-пройдет-конкурс-талантов-твой-час-настал-2-декабря"/>В школе №2086 пройдет конкурс талантов «Твой час настал» 2 декабря<text:bookmark-end text:name="в-школе-2086-пройдет-конкурс-талантов-твой-час-настал-2-декабря"/></text:h>
      <text:p text:style-name="First_20_paragraph">22.11.2024</text:p>
      <text:p text:style-name="Text_20_body">22.11.2024<text:line-break/><text:line-break/></text:p>
      <text:p text:style-name="Text_20_body"><text:line-break/></text:p>
      <text:p text:style-name="Text_20_body">Фото: ru.freepik.com</text:p>
      <text:p text:style-name="Text_20_body">В школе №2086 пройдет конкурс талантов «Твой час настал». Он состоится 2 декабря в 14:30 по адресу: Ломоносовский проспект, д. 12 (актовый зал).</text:p>
      <text:p text:style-name="Text_20_body">Мероприятие пройдет в четырех номинациях: «Оригинальный жанр», «Вокал», «Танцы» и «Художественное слово».</text:p>
      <text:p text:style-name="Text_20_body">Регистрация участников пройдет до 25 ноября. Победители получат дипломы и гран-при конкурса.</text:p>
      <text:p text:style-name="Text_20_body">Подробности можно узнать по <text:a xlink:type="simple" xlink:href="https://forms.yandex.ru/u/6735e5b402848fe394b933b4/" office:name=""><text:span text:style-name="Definition">ссылке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gagarin.mos.ru/presscenter/news/detail/12680055.html" office:name=""><text:span text:style-name="Definition">http://gagarin.mos.ru/presscenter/news/detail/12680055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4T01:03:34Z</meta:creation-date>
    <dc:date>2025-01-14T01:03:34Z</dc:date>
  </office:meta>
</office:document-meta>
</file>