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праве-гагаринского-района-рассказали-о-благоустройстве-ленинского-проспекта"/>В управе Гагаринского района рассказали о благоустройстве Ленинского проспекта<text:bookmark-end text:name="в-управе-гагаринского-района-рассказали-о-благоустройстве-ленинского-проспекта"/></text:h>
      <text:p text:style-name="First_20_paragraph">16.01.2025</text:p>
      <text:p text:style-name="Text_20_body">16.01.2025<text:line-break/><text:line-break/></text:p>
      <text:p text:style-name="Text_20_body"><text:line-break/></text:p>
      <text:p text:style-name="Text_20_body">Фото: управа Гагаринского района</text:p>
      <text:p text:style-name="Text_20_body">В управе Гагаринского района рассказали о благоустройстве Ленинского проспекта, в том числе территории около универмага. Соответствующий пост размещен на <text:a xlink:type="simple" xlink:href="https://vk.com/uprava_gagarinskogo?w=wall-216829257_1378" office:name=""><text:span text:style-name="Definition">странице</text:span></text:a> управы во «ВКонтакте».</text:p>
      <text:p text:style-name="Text_20_body">Универмаг «Москва», расположенный по адресу: Ленинский проспект, дом 54 открылся в 1963 году как экспериментальный универмаг, где западные технологии розничной торговли внедрялись и адаптировались под советского потребителя. В начале 1990-х универмаг был приватизирован, а в 2000-х стал предметом спора хозяйствующих субъектов, который привёл к банкротству.</text:p>
      <text:p text:style-name="Text_20_body">В рамках благоустройства Ленинского проспекта в 2022 году площадь около универмага была расширена. Организованы удобные подъезды и парковки у боковых фасадов универмага.</text:p>
      <text:p text:style-name="Text_20_body">Концепцию благоустройства Ленинского проспекта на портале «Активный гражданин» оценили 171 878 горожан, из них проект благоустройства площади возле универмага «Москва» поддержали 77% участников опрос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gagarin.mos.ru/presscenter/news/detail/12760856.html" office:name=""><text:span text:style-name="Definition">http://gagarin.mos.ru/presscenter/news/detail/12760856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22:31:17Z</meta:creation-date>
    <dc:date>2025-02-15T22:31:17Z</dc:date>
  </office:meta>
</office:document-meta>
</file>