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й-библиотеке-177-пройдут-литературные-занятия-8-и-15-февраля"/>В детской библиотеке №177 пройдут литературные занятия 8 и 15 февраля<text:bookmark-end text:name="в-детской-библиотеке-177-пройдут-литературные-занятия-8-и-15-февраля"/></text:h>
      <text:p text:style-name="First_20_paragraph">16.01.2025</text:p>
      <text:p text:style-name="Text_20_body">16.01.2025<text:line-break/><text:line-break/></text:p>
      <text:p text:style-name="Text_20_body"><text:line-break/></text:p>
      <text:p text:style-name="Text_20_body">Фото: ru.freepik.com</text:p>
      <text:p text:style-name="Text_20_body">8 и 15 февраля в детской библиотеке №177 пройдут занятия для детей. Анонс читальня разместила в своей <text:a xlink:type="simple" xlink:href="https://vk.com/biblioteka177?w=wall-74621891_4373" office:name=""><text:span text:style-name="Definition">группе</text:span></text:a> во «ВКонтакте».</text:p>
      <text:p text:style-name="Text_20_body">8 февраля в 12:30 начнется литературное развивающее занятие «Книжкины затеи». Сначала дети под руководством библиотекаря сделают пальчиковую гимнастику, затем им прочитают произведение Ольги Мыльниковой «Школа леса: что делать, если оказался в опасности». Во второй части занятия дети сделают поделку или порисуют.</text:p>
      <text:p text:style-name="Text_20_body">15 февраля в это же время стартует урок «Книжкины затеи». В рамках него библиотекарь прочитает юным гостям книгу Тамары Крюковой «Бумажный дракон». В практической части ребята сделают поделку либо нарисуют картин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gagarin.mos.ru/presscenter/news/detail/12760859.html" office:name=""><text:span text:style-name="Definition">http://gagarin.mos.ru/presscenter/news/detail/12760859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12:34Z</meta:creation-date>
    <dc:date>2025-02-15T22:12:34Z</dc:date>
  </office:meta>
</office:document-meta>
</file>