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губкинского-университета-стали-призерами-конференции-молодых-ученых"/>Студенты Губкинского университета стали призерами конференции молодых ученых<text:bookmark-end text:name="студенты-губкинского-университета-стали-призерами-конференции-молодых-ученых"/></text:h>
      <text:p text:style-name="First_20_paragraph">17.01.2025</text:p>
      <text:p text:style-name="Text_20_body">17.01.2025<text:line-break/><text:line-break/></text:p>
      <text:p text:style-name="Text_20_body"><text:line-break/></text:p>
      <text:p text:style-name="Text_20_body">Фото: ru.freepik.com</text:p>
      <text:p text:style-name="Text_20_body">Студенты Губкинского университета успешно выступили на VII Международной научно-практической конференции молодых учёных «Развитие конституционализма на постсоветском пространстве: от прошлого к настоящему». Она прошла в Государственном гуманитарно-технологическом университете.</text:p>
      <text:p text:style-name="Text_20_body">По итогам мероприятия Константин Шандов (группа БМ-24-03) получил диплом первой степени, Софья Кутдусова (группа БМ-24-04) - диплом второй степени и Георгию Егорову (группа БМ-24-04) вручили диплом третьей степени.</text:p>
      <text:p text:style-name="Text_20_body">Как сообщается на <text:a xlink:type="simple" xlink:href="https://gubkin.ru/news/detail.php?ID=53560" office:name=""><text:span text:style-name="Definition">сайте</text:span></text:a> университета, на конференции обсуждались вопросы конституционного развития постсоветских государств, становления и развития федерализма в России, современного состояния и перспектив развития института местного самоуправления, конституционного обеспечения национальной безопасности и многое друго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12763133.html" office:name=""><text:span text:style-name="Definition">http://gagarin.mos.ru/presscenter/news/detail/12763133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9T12:34:32Z</meta:creation-date>
    <dc:date>2025-02-09T12:34:32Z</dc:date>
  </office:meta>
</office:document-meta>
</file>