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агаринском-районе-прошел-обход-дворовой-территории-на-проспекте-вернадского"/>В Гагаринском районе прошел обход дворовой территории на проспекте Вернадского<text:bookmark-end text:name="в-гагаринском-районе-прошел-обход-дворовой-территории-на-проспекте-вернадского"/></text:h>
      <text:p text:style-name="First_20_paragraph">20.01.2025</text:p>
      <text:p text:style-name="Text_20_body">20.01.2025<text:line-break/><text:line-break/></text:p>
      <text:p text:style-name="Text_20_body"><text:line-break/></text:p>
      <text:p text:style-name="Text_20_body">Фото: управа Гагаринского района</text:p>
      <text:p text:style-name="Text_20_body">В Гагаринском районе состоялся еженедельный обход дворовой территории по адресу: проспект Вернадского д. 9/10. В нем приняли участие глава управы Станислав Ширяев, представитель молодежной палаты Гагаринского района Ярослав Порфирьев и другие.</text:p>
      <text:p text:style-name="Text_20_body">Как информирует управа во «<text:a xlink:type="simple" xlink:href="https://vk.com/uprava_gagarinskogo?w=wall-216829257_1390" office:name=""><text:span text:style-name="Definition">ВКонтакте</text:span></text:a>», Ширяев смог дать ответы на вопросы жителей относительно содержания территории в зимний период и необходимости проведения благоустроительных работ.</text:p>
      <text:p text:style-name="Text_20_body">Глава управы неоднократно отмечал полезность получения обратной связи от населения и выразил уверенность в том, что благодаря совместным усилиям и плотной работе с жителями возможно сформировать комфортную городскую среду.</text:p>
      <text:p text:style-name="Text_20_body"><text:line-break/></text:p>
      <text:p text:style-name="Text_20_body"><text:line-break/></text:p>
      <text:p text:style-name="Text_20_body">Адрес страницы: <text:a xlink:type="simple" xlink:href="http://gagarin.mos.ru/presscenter/news/detail/12765317.html" office:name=""><text:span text:style-name="Definition">http://gagarin.mos.ru/presscenter/news/detail/12765317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2:13:23Z</meta:creation-date>
    <dc:date>2025-02-15T22:13:23Z</dc:date>
  </office:meta>
</office:document-meta>
</file>