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территории-юго-западного-административного-округа-г.-москвы-будет-проведено-профилактическое-мероприятие-сим"/>На территории Юго-Западного административного округа г. Москвы будет проведено профилактическое мероприятие «СИМ»<text:bookmark-end text:name="на-территории-юго-западного-административного-округа-г.-москвы-будет-проведено-профилактическое-мероприятие-сим"/></text:h>
      <text:p text:style-name="First_20_paragraph">14.04.2025</text:p>
      <text:p text:style-name="Text_20_body"><text:span text:style-name="T1">На территории Юго-Западного административного</text:span><text:line-break/><text:span text:style-name="T1">округа г. Москвы 15 апреля 2025 года</text:span></text:p>
      <text:p text:style-name="Text_20_body">будет проведено профилактическое мероприятие «СИМ», в целях профилактики дорожно-транспортного травматизма и пресечению нарушений Правил дорожного движения Российской Федерации со стороны лиц, использующих для передвижения средства индивидуальной мобильности.</text:p>
      <text:p text:style-name="Text_20_body"><text:span text:style-name="T1">Отдел Госавтоинспекции УВД по ЮЗАО</text:span></text:p>
      <text:p text:style-name="Text_20_body"><text:span text:style-name="T1">ГУ МВД России по г. Москве</text:span></text:p>
      <text:p text:style-name="Text_20_body"><text:line-break/></text:p>
      <text:p text:style-name="Text_20_body">Адрес страницы: <text:a xlink:type="simple" xlink:href="http://gagarin.mos.ru/presscenter/news/detail/12913801.html" office:name=""><text:span text:style-name="Definition">http://gagarin.mos.ru/presscenter/news/detail/12913801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19:15:01Z</meta:creation-date>
    <dc:date>2025-05-14T19:15:01Z</dc:date>
  </office:meta>
</office:document-meta>
</file>