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лях-повышения-безопасности-дорожного-движения-и-профилактики-детского-дорожно-транспортного-травматизма-с-20-по-27-мая-2025-года-госавтоинспекцией-города-москвы-проводится-профилактическое-мероприятие-здравствуй-лето"/>В целях повышения безопасности дорожного движения и профилактики детского дорожно-транспортного травматизма с 20 по 27 мая 2025 года Госавтоинспекцией города Москвы проводится профилактическое мероприятие «Здравствуй, лето!»<text:bookmark-end text:name="в-целях-повышения-безопасности-дорожного-движения-и-профилактики-детского-дорожно-транспортного-травматизма-с-20-по-27-мая-2025-года-госавтоинспекцией-города-москвы-проводится-профилактическое-мероприятие-здравствуй-лето"/></text:h>
      <text:p text:style-name="First_20_paragraph">04.06.2025</text:p>
      <text:p text:style-name="Text_20_body">04.06.2025<text:line-break/><text:line-break/></text:p>
      <text:p text:style-name="Text_20_body">В целях профилактики детского дорожно-транспортного травматизма и повышения безопасности дорожного движения с 20 по 27 мая 2025 года Госавтоинспекцией города Москвы проводится профилактическое мероприятие «Здравствуй, лето!». Закончив учиться, дети чаще проводят свободное время на улице, гуляя как с родителями, так и без них. Дети подвижны и любознательны. Играя на улице, часто бывают невнимательными и беспечными, не всегда понимая опасность шалостей на проезжей части. Нарушая Правила дорожного движения, они могут стать участниками и жертвами дорожно-транспортных происшествий. Чтобы этого не случилось: - Напомните ребятам о правилах движения для пешеходов. Объясните ребенку где, когда и как можно переходить проезжую часть, к чему могут привести нарушения Правил дорожного движения. - Расскажите ребенку, что переходить дорогу можно,</text:p>
      <text:p text:style-name="Text_20_body"><text:line-break/></text:p>
      <text:p text:style-name="Text_20_body">Адрес страницы: <text:a xlink:type="simple" xlink:href="http://gagarin.mos.ru/presscenter/news/detail/13011144.html" office:name=""><text:span text:style-name="Definition">http://gagarin.mos.ru/presscenter/news/detail/13011144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5:19:18Z</meta:creation-date>
    <dc:date>2025-08-05T15:19:18Z</dc:date>
  </office:meta>
</office:document-meta>
</file>