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проведут-бесплатные-экскурсии-памяти-новомучеников"/>В Москве проведут бесплатные экскурсии памяти новомучеников<text:bookmark-end text:name="в-москве-проведут-бесплатные-экскурсии-памяти-новомучеников"/></text:h>
      <text:p text:style-name="First_20_paragraph">29.05.2018</text:p>
      <text:p text:style-name="Text_20_body"><text:span text:style-name="T1">Экпозиция Православного Свято-Тихоновского университета проведет посетителей по страницам истории Русской Церкви первой половины ХХ века, расскажет о гонениях и подвиге новомучеников.</text:span></text:p>
      <text:p text:style-name="Text_20_body">Бесплатные экскурсии по Музею памяти новомучеников и исповедников Российских пройдут с 4 по 10 июня по адресу: Лихов переулок, д. 6, стр. 1.</text:p>
      <text:p text:style-name="Text_20_body">Напомним, 10 июня Православная церковь чтит память Всех святых, в земле Российской просиявших.</text:p>
      <text:p text:style-name="Text_20_body">"В истории этого праздника отразилась история самой Русской Церкви, знающая и периоды духовного подъема, и особенно трудные времена, — отметил специалист по организации экскурсионного обслуживания ПСТГУ Андрей Иванов, - Сонм ее святых дополнили многие мученики и исповедники, мужественно свидетельствующие о Христе в годы жесточайших гонений и сохранившие святую веру – для нас и наших детей".</text:p>
      <text:p text:style-name="Text_20_body">Музей памяти новомучеников и исповедников Российских в ПСТГУ представит посетителям около 100 предметов, среди которых личные вещи духовенства периода гонений, иконы, литургические предметы, а также архивные и фотодокументы, отражающие как богоборческую политику власти, так и реакцию Церкви на нее.</text:p>
      <text:p text:style-name="Text_20_body">Коллекция Фонда музея, созданного на средства гранта Президента России на развитие гражданского общества и предоставленного Фондом президентских грантов, будет пополняться новыми экспонатами, информирует журнал «Фома».</text:p>
      <text:p text:style-name="Text_20_body"><text:line-break/></text:p>
      <text:p text:style-name="Text_20_body">Адрес страницы: <text:a xlink:type="simple" xlink:href="http://gagarin.mos.ru/presscenter/news/detail/7359412.html" office:name=""><text:span text:style-name="Definition">http://gagarin.mos.ru/presscenter/news/detail/7359412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1:36:28Z</meta:creation-date>
    <dc:date>2023-07-26T01:36:28Z</dc:date>
  </office:meta>
</office:document-meta>
</file>