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храм-николая-чудотворца-на-пресне-готовят-к-реставрации"/>Храм Николая Чудотворца на Пресне готовят к реставрации<text:bookmark-end text:name="храм-николая-чудотворца-на-пресне-готовят-к-реставрации"/></text:h>
      <text:p text:style-name="First_20_paragraph">29.05.2018</text:p>
      <text:p text:style-name="Text_20_body"><text:span text:style-name="T1">Заявки на конкурс реставрации Храма Святителя Николая на Пресне принимаются до 4 июля. Заказчик ГКУ "Мосреставрация" готова выделить на реализацию проекта 18 млн. рублей.</text:span></text:p>
      <text:p text:style-name="Text_20_body">На сегодняшний день "состояние храма неудовлетворительное, частично аварийное", сообщает пресс-служба столичного департамента по конкурентной политике.</text:p>
      <text:p text:style-name="Text_20_body">"Храм во имя святого Николая Чудотворца в Новом Ваганькове на Трех горах, выявленный объект культурного наследия, готовят к реставрации и приспособлению для дальнейшего использования. Победитель конкурса с ограниченным участием подготовит проектную документацию", - говорится в сообщении.</text:p>
      <text:p text:style-name="Text_20_body"><text:line-break/></text:p>
      <text:p text:style-name="Text_20_body">Адрес страницы: <text:a xlink:type="simple" xlink:href="http://gagarin.mos.ru/presscenter/news/detail/7360308.html" office:name=""><text:span text:style-name="Definition">http://gagarin.mos.ru/presscenter/news/detail/7360308.html</text:span></text:a></text:p>
      <text:p text:style-name="Text_20_body"><text:a xlink:type="simple" xlink:href="http://gagarin.mos.ru" office:name=""><text:span text:style-name="Definition">Управа Гагар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4T07:24:36Z</meta:creation-date>
    <dc:date>2023-05-14T07:24:36Z</dc:date>
  </office:meta>
</office:document-meta>
</file>