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лышей-научат-постоять-за-себя"/>Малышей научат постоять за себя<text:bookmark-end text:name="малышей-научат-постоять-за-себя"/></text:h>
      <text:p text:style-name="First_20_paragraph">30.01.2019</text:p>
      <text:p text:style-name="Text_20_body"><text:span text:style-name="T1">Секция каратэ начинается работать с 1 февраля во втором дошкольном корпусе отделения «Гагаринское» образовательного комплекса «Юго-Запад».</text:span></text:p>
      <text:p text:style-name="Text_20_body">Занятия будут проходить по пятницам с 16.00 до 16.40, под руководством опытного тренера Евгения Распертова, который имеет высшее спортивное и психологическое образование, а также является обладателем 6-го дана Шотокан Каратэдо.</text:p>
      <text:p text:style-name="Text_20_body">В каратэ физическое действие сочетается с философией мировосприятия. Этот вид спорта безопасен для учеников, которые учатся контролировать собственную агрессию. Кроме того, занимающиеся укрепляют здоровье и выносливость, у них форсируется правильная осанка, воспитываются традиционные ценности уважения к окружающим и к старшим, а также развиваются дисциплинированность, терпение и мотивация к достижениям.</text:p>
      <text:p text:style-name="Text_20_body">Как сообщается на сайте образовательного комплекса «Юго-Запад», занимаясь каратэ, дети смогут развить лидерские качества, научатся строить отношения в большом коллективе, смогут повысить свой авторитет, научатся обороняться и контролировать эмоции, что в конечном итоге поможет им стать увереннее в себе и открыть путь к жизненному успеху. С более подробной информацией о занятиях в секции каратэ можно ознакомиться на сайте ОК «Юго-Запад»</text:p>
      <text:p text:style-name="Text_20_body">Фото: spo39.mskobr.ru</text:p>
      <text:p text:style-name="Text_20_body"><text:line-break/></text:p>
      <text:p text:style-name="Text_20_body">Адрес страницы: <text:a xlink:type="simple" xlink:href="http://gagarin.mos.ru/presscenter/news/detail/7854908.html" office:name=""><text:span text:style-name="Definition">http://gagarin.mos.ru/presscenter/news/detail/7854908.html</text:span></text:a></text:p>
      <text:p text:style-name="Text_20_body"><text:a xlink:type="simple" xlink:href="http://gagarin.mos.ru" office:name=""><text:span text:style-name="Definition">Управа Гагар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20:03:38Z</meta:creation-date>
    <dc:date>2023-06-30T20:03:38Z</dc:date>
  </office:meta>
</office:document-meta>
</file>