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госдуме-предложили-включать-отопление-в-случае-похолодания-летом"/>В Госдуме предложили включать отопление в случае похолодания летом<text:bookmark-end text:name="в-госдуме-предложили-включать-отопление-в-случае-похолодания-летом"/></text:h>
      <text:p text:style-name="First_20_paragraph">07.08.2019</text:p>
      <text:p text:style-name="Text_20_body"><text:span text:style-name="T1">Депутаты предложили включать летом отопление в случае длительного похолодания. В Госдуме считают, что коммунальные службы должны оперативнее реагировать на снижение температуры.</text:span></text:p>
      <text:p text:style-name="Text_20_body">С такой идеей выступил депутат Василий Власов. Он сообщил, что в июле и августе получил рекордное количество обращений от москвичей по поводу холода в квартирах.</text:p>
      <text:p text:style-name="Text_20_body">Но как напомнил руководитель комиссии по ЖКХ Общественного совета при Минстрое Алексей Макрушин, в связи с включением отопления раньше установленного срока могут подняться тарифы.</text:p>
      <text:p text:style-name="Text_20_body"><text:line-break/></text:p>
      <text:p text:style-name="Text_20_body"><text:line-break/></text:p>
      <text:p text:style-name="Text_20_body">Адрес страницы: <text:a xlink:type="simple" xlink:href="http://gagarin.mos.ru/presscenter/news/detail/8268796.html" office:name=""><text:span text:style-name="Definition">http://gagarin.mos.ru/presscenter/news/detail/8268796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1:36:10Z</meta:creation-date>
    <dc:date>2023-07-26T01:36:10Z</dc:date>
  </office:meta>
</office:document-meta>
</file>