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а-по-раздельному-сбору-и-накоплению-отходов"/>Программа по раздельному сбору и накоплению отходов<text:bookmark-end text:name="программа-по-раздельному-сбору-и-накоплению-отходов"/></text:h>
      <text:p text:style-name="First_20_paragraph">30.09.2019</text:p>
      <text:p text:style-name="Text_20_body"><text:line-break/></text:p>
      <text:p text:style-name="Text_20_body">Адрес страницы: <text:a xlink:type="simple" xlink:href="http://gagarin.mos.ru/presscenter/news/detail/8382707.html" office:name=""><text:span text:style-name="Definition">http://gagarin.mos.ru/presscenter/news/detail/8382707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6:09Z</meta:creation-date>
    <dc:date>2023-07-26T01:36:09Z</dc:date>
  </office:meta>
</office:document-meta>
</file>