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латформе-активный-гражданин-можно-проголосовать-за-название-автобусов-работающих-в-режиме-по-требованию"/>На платформе «Активный гражданин» можно проголосовать за название автобусов, работающих в режиме «по требованию»<text:bookmark-end text:name="на-платформе-активный-гражданин-можно-проголосовать-за-название-автобусов-работающих-в-режиме-по-требованию"/></text:h>
      <text:p text:style-name="First_20_paragraph">21.04.2021</text:p>
      <text:p text:style-name="Text_20_body">Отмечается, что данные автобусы не заменят традиционный общественный транспорт, наравне с каршерингом или велопрокатом.</text:p>
      <text:p text:style-name="Text_20_body">Подобные сервисы уже сейчас пользуются популярностью в крупных городах: Лондоне (Dial-a-Ride), Берлине (BerlKönig), Дубае (Bus on Demand), Нью-Йорке (Via) и других.</text:p>
      <text:p text:style-name="Text_20_body">Актуальность данного вида транспорта начнут проверять уже в этом году на территории Троицкого и Новомосковского административных округов. Заказать автобус можно будет через специализированное приложение «Московский транспорт». Для этого нужно будет указать информацию о предстоящей поездке. Приложение посчитает цену и назначит машину. Ожидать автобус придётся не больше получаса.</text:p>
      <text:p text:style-name="Text_20_body">Автобусы «по требованию» системой будут напоминать такси, но в них сможет перемещаться от 8 до 16 человек. Для пассажиров такая поездка обойдется в меньшую сумму, чем поездка на такси.</text:p>
      <text:p text:style-name="Text_20_body">Портал «Активный гражданин» работает уже 7 лет. За это время к нему присоединились свыше пяти миллионов человек.</text:p>
      <text:p text:style-name="Text_20_body"><text:line-break/></text:p>
      <text:p text:style-name="Text_20_body">Адрес страницы: <text:a xlink:type="simple" xlink:href="http://gagarin.mos.ru/presscenter/news/detail/9890502.html" office:name=""><text:span text:style-name="Definition">http://gagarin.mos.ru/presscenter/news/detail/9890502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58Z</meta:creation-date>
    <dc:date>2023-07-26T01:36:58Z</dc:date>
  </office:meta>
</office:document-meta>
</file>