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программе-по-поддержке-вакцинации-миллион-призов-присоединились-66-московских-компаний"/>К программе по поддержке вакцинации «Миллион призов» присоединились 66 московских компаний<text:bookmark-end text:name="к-программе-по-поддержке-вакцинации-миллион-призов-присоединились-66-московских-компаний"/></text:h>
      <text:p text:style-name="First_20_paragraph">30.04.2021</text:p>
      <text:p text:style-name="Text_20_body">К программе по поддержке вакцинации «Миллион призов» присоединились 66 московских компаний. Партнеры программы «Миллион призов» на встрече актива Московской торгово-промышленной палаты заявили о социально-экономической значимости поощрения вакцинации среди пенсионеров.</text:p>
      <text:p text:style-name="Text_20_body">Накануне представители бизнеса обратились к МТПП с предложением предоставить москвичам старше 60 лет, сделавшим прививку от коронавируса, дополнительные скидки в магазинах, аптеках и других учреждениях подобного рода.</text:p>
      <text:p text:style-name="Text_20_body">Президент палаты Владимир Платонов уточнил, что инициатива обусловлена обеспокоенностью бизнеса эпидемиологической ситуацией в Москве.</text:p>
      <text:p text:style-name="Text_20_body">«Мировой опыт введения локдаунов свидетельствует о том, что недостаточные темпы вакцинации приводят к росту заболеваемости COVID-19, ограничительным мерам и экономической рецессии», - сказал Платонов и добавил, что столичные предприниматели выразили готовность поощрить москвичей старшего поколения, решивших вакцинироваться от COVID-19.</text:p>
      <text:p text:style-name="Text_20_body">27 апреля программа стимулирования вакцинации от новой коронавирусной инфекции «Миллион призов (#ПОБЕДИМCOVIDВМЕСТЕ)» стартовала на платформе «Активного гражданина».</text:p>
      <text:p text:style-name="Text_20_body">Теперь жители столицы старше 60 лет с московским полисом ОМС, сделавшие первую прививку от коронавируса, могут получить подарочную карту номиналом в тысячу баллов (рублей) или промокод на аналогичную сумму.</text:p>
      <text:p text:style-name="Text_20_body">К программе уже присоединились представители крупного сетевого ритейла «Пятерочка», «Магнит», «Детский мир», «Дискси», «Леруа Мерлен», «Спортмастер», аптечные сети «Ригла» и «Мосаптека», московские кафе и рестораны.</text:p>
      <text:p text:style-name="Text_20_body">«Помимо очевидной экономической целесообразности программа «Миллион призов» демонстрирует пример социальной и гражданской ответственности бизнеса. Уверен, что более активная вакцинация поможет обезопасить старшее поколение, предотвратить рост заболеваемости, избежать локдауна и поддержать бизнес, который продолжает бороться с последствиями коронавируса», - отметил Владимир Платонов.</text:p>
      <text:p text:style-name="Text_20_body">Он также попросил старшее поколение москвичей активнее участвовать в кампании по вакцинации от COVID-19, а представителей бизнеса присоединиться к программе.</text:p>
      <text:p text:style-name="Text_20_body">В заключение Владимир Платонов не исключил возможности распространения опыта столицы на другие регионы и добавил, что рассчитывает на расширение списка участников «Миллиона призов».</text:p>
      <text:p text:style-name="Text_20_body">Подробная информация о программе «Миллион призов» находится <text:a xlink:type="simple" xlink:href="https://ag-vmeste.ru/1" office:name=""><text:span text:style-name="Definition">здесь.</text:span></text:a>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9917331.html" office:name=""><text:span text:style-name="Definition">http://gagarin.mos.ru/presscenter/news/detail/991733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57Z</meta:creation-date>
    <dc:date>2023-07-26T01:36:57Z</dc:date>
  </office:meta>
</office:document-meta>
</file>