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15-раза-сократилось-число-нарушений-при-размещении-летних-кафе-в-москве"/>В 1,5 раза сократилось число нарушений при размещении летних кафе в Москве<text:bookmark-end text:name="в-15-раза-сократилось-число-нарушений-при-размещении-летних-кафе-в-москве"/></text:h>
      <text:p text:style-name="First_20_paragraph">24.05.2021</text:p>
      <text:p text:style-name="Text_20_body">В 1,5 раза сократилось число нарушений при размещении летних кафе в Москве, заявил заместитель мэра по вопросам экономической политики и имущественно-земельных отношений Владимир Ефимов.</text:p>
      <text:p text:style-name="Text_20_body">«За последние 5 лет количество включенных в городскую схему размещения кафе в столице выросло на 50%: с 2131 в 2016 году до 3221 в 2021 году. В сравнении с аналогичным периодом 2019 года, когда сезон летних кафе был открыт в аналогичные даты, количество выявленных нарушений в этом году сократилось более чем в 1,5 раза: с 59 до 35. Таких результатов удалось добиться в том числе благодаря профилактической работе с владельцами заведений», – уверен заместитель мэра.</text:p>
      <text:p text:style-name="Text_20_body">За размещением летних кафе в столице следят специалисты Госинспекции по недвижимости. Владельцы привлекаются к административной ответственности в виде штрафов только в том случае, если размещение веранды нарушает требования безопасности и мешает пешеходам. При этом добросовестным предпринимателям город оказывает поддержку, предоставляя под размещение веранд земельные участки на безвозмездной основе.</text:p>
      <text:p text:style-name="Text_20_body">С 15 марта по 15 мая Госинспекция по недвижимости организовала более 3100 обследований летних кафе на предмет соблюдения требований к размещению.</text:p>
      <text:p text:style-name="Text_20_body">«Сотрудники ведомства выявили 35 нарушений, 16 из которых связаны с размещением сезонных веранд вне схемы и 19 – с превышением площади или размещением не в соответствии с проектом. Наибольшее количество нарушений в части размещения летних кафе – 23 – выявлено на территории Центрального административного округа, 5 – в границах Северо-Восточного округа, 4 – на западе и 3 – на юге Москвы», – рассказал начальник Госинспекции по недвижимости Владислав Овчинский.</text:p>
      <text:p text:style-name="Text_20_body">По правилам, веранды должны располагаться на расстоянии не более 5 метров от входа в стационарное предприятие, не менее 25 метров от входа в метро, 5 метров от подземного перехода и 10 метров от остановок. Площадь открытого кафе не может превышать площадь стационарного предприятия. В случае размещения летнего кафе на земле или газоне оно должно быть установлено только на технологическом настиле. Кроме того, веранды не должны мешать проходу пешеходов по тротуару.</text:p>
      <text:p text:style-name="Text_20_body">Наличие санитайзеров и средств индивидуальной защиты, соблюдение социальной дистанции также остаются актуальными.</text:p>
      <text:p text:style-name="Text_20_body">Фото: mos.ru</text:p>
      <text:p text:style-name="Text_20_body"><text:line-break/></text:p>
      <text:p text:style-name="Text_20_body">Адрес страницы: <text:a xlink:type="simple" xlink:href="http://gagarin.mos.ru/presscenter/news/detail/9973661.html" office:name=""><text:span text:style-name="Definition">http://gagarin.mos.ru/presscenter/news/detail/9973661.html</text:span></text:a></text:p>
      <text:p text:style-name="Text_20_body"><text:a xlink:type="simple" xlink:href="http://gagarin.mos.ru" office:name=""><text:span text:style-name="Definition">Управа Гагари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01:37:18Z</meta:creation-date>
    <dc:date>2023-07-26T01:37:18Z</dc:date>
  </office:meta>
</office:document-meta>
</file>