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юнкоры-медиастудии-школы-2086-сняли-репортажи-о-достопримечательностях-воробьёвых-гор"/>Юнкоры медиастудии школы №2086 сняли репортажи о достопримечательностях Воробьёвых гор<text:bookmark-end text:name="юнкоры-медиастудии-школы-2086-сняли-репортажи-о-достопримечательностях-воробьёвых-гор"/></text:h>
      <text:p text:style-name="First_20_paragraph">28.05.2021</text:p>
      <text:p text:style-name="Text_20_body">25 мая юные корреспонденты мультимедиа-студии "Стрекоза" отправились на Воробьёвы горы вместе со своим педагогом Анной Крищенко для съёмок рекламного ролика об одном из самых популярных туристических мест Москвы, сообщается <text:a xlink:type="simple" xlink:href="https://sch2086uz.mskobr.ru/edu-news/13102" office:name=""><text:span text:style-name="Definition">на сайте</text:span></text:a> школы.</text:p>
      <text:p text:style-name="Text_20_body">Каждый из ребят получил возможность рассказать об одной из достопримечательностей, подготовить текст своего стенд-апа. Таким образом, получилось 6 небольших историй: о знаменитой смотровой площадке на Воробьёвых горах, о Троицкой церкви, расположенной здесь с 15 века, о канатной дороге, о причале "Воробьёвы горы", и, конечно же, о главном здании Московского государственного университета и Аллее учёных.</text:p>
      <text:p text:style-name="Text_20_body">Вопреки 30-градусной жаре, ребята во время одного из занятий отправились осматривать место будущей съёмки. Здесь проводились репетиции, выбирались точки, с которых будет снимать камера.</text:p>
      <text:p text:style-name="Text_20_body">Первый день творческой сессии прошёл плодотворно: помимо того, что юнкоры отсняли весь нужный видеоматериал, они ещё и смогли отдохнуть, полюбоваться на сирень в парке МГУ и на птиц, которые, уже давно привыкнув к людям, обосновали свои гнёзда у Москвы-реки.</text:p>
      <text:p text:style-name="Text_20_body"><text:line-break/></text:p>
      <text:p text:style-name="Text_20_body">Адрес страницы: <text:a xlink:type="simple" xlink:href="http://gagarin.mos.ru/presscenter/news/detail/9990161.html" office:name=""><text:span text:style-name="Definition">http://gagarin.mos.ru/presscenter/news/detail/9990161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3T02:05:56Z</meta:creation-date>
    <dc:date>2024-09-13T02:05:56Z</dc:date>
  </office:meta>
</office:document-meta>
</file>