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мейном-центре-зюзино-вручили-сертификаты-детям-обучавшимся-на-базе-центра-занятости-моя-карьера"/>В Семейном центре Зюзино вручили сертификаты детям, обучавшимся на базе Центра занятости «Моя карьера»<text:bookmark-end text:name="в-семейном-центре-зюзино-вручили-сертификаты-детям-обучавшимся-на-базе-центра-занятости-моя-карьера"/></text:h>
      <text:p text:style-name="First_20_paragraph">31.05.2021</text:p>
      <text:p text:style-name="Text_20_body">24 мая в Семейном центре Зюзино состоялась церемония вручения сертификатов ребятам, прошедшим в Центре занятости «Моя карьера» обучающий курс «Профессия в кармане».</text:p>
      <text:p text:style-name="Text_20_body">Целью данного обучения являлось формирование у подростков из малообеспеченных семей готовности к своему профессиональному будущему, помочь им выбрать подходящую специальность и успешно трудоустроиться, а также получить первичные навыки трудовой деятельности.</text:p>
      <text:p text:style-name="Text_20_body">Ребята обучались в онлайн-формате на протяжение всего апреля. Они получили новые знания, которые очень скоро смогут отработать на практике! Ведь их ждет целый месяц интересной и насыщенной стажировки!</text:p>
      <text:p text:style-name="Text_20_body">Автор статьи: Ситникова Виктория Евгеньевна</text:p>
      <text:p text:style-name="Text_20_body">Фото: Ситникова Виктория Евгеньевна</text:p>
      <text:p text:style-name="Text_20_body"><text:line-break/></text:p>
      <text:p text:style-name="Text_20_body">Адрес страницы: <text:a xlink:type="simple" xlink:href="http://gagarin.mos.ru/presscenter/news/detail/9994453.html" office:name=""><text:span text:style-name="Definition">http://gagarin.mos.ru/presscenter/news/detail/9994453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7:17Z</meta:creation-date>
    <dc:date>2023-07-26T01:37:17Z</dc:date>
  </office:meta>
</office:document-meta>
</file>